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text-properties fo:font-weight="bold" style:font-weight-asian="bold" style:font-weight-complex="bold"/>
    </style:style>
    <style:style style:name="P3" style:family="paragraph" style:parent-style-name="Standard">
      <style:text-properties fo:font-style="italic" style:font-style-asian="italic"/>
    </style:style>
    <style:style style:name="P4" style:family="paragraph" style:parent-style-name="Standard" style:master-page-name="Standard">
      <style:paragraph-properties fo:text-align="end" style:justify-single-word="false" style:page-number="auto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EELK Laste- ja Noorsootöö Ühendus</text:p>
      <text:p text:style-name="P1">Kiriku plats 3</text:p>
      <text:p text:style-name="P1">10130 Tallinn</text:p>
      <text:p text:style-name="Standard"/>
      <text:p text:style-name="Standard"/>
      <text:p text:style-name="P1">22.06.2026</text:p>
      <text:p text:style-name="Standard"/>
      <text:p text:style-name="Standard"/>
      <text:p text:style-name="Standard">VOLITUS</text:p>
      <text:p text:style-name="Standard"/>
      <text:p text:style-name="Standard">Mina, <text:span text:style-name="T1">VOLITAJA NIMI (ISIKUKOOD)</text:span>, volitan <text:span text:style-name="T1">VOLITATAVA NIMI (ISIKUKOOD)</text:span>, enda eest hääletama EELK MTÜ Laste- ja Noorsootöö Ühenduse (Reg. 80197040) üldkoosolekul 22.06.2026. </text:p>
      <text:p text:style-name="Standard"/>
      <text:p text:style-name="P2">NIMI</text:p>
      <text:p text:style-name="P3">/digitaalselt allkirjastatud/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none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en" fo:country="non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706cm" fo:margin-bottom="0.212cm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212cm" fo:line-height="100%" fo:keep-together="always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564cm" fo:margin-bottom="0.141cm" fo:line-height="100%" fo:keep-together="always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94cm" fo:margin-bottom="0.141cm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423cm" fo:margin-bottom="0.141cm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423cm" fo:margin-bottom="0.141cm" fo:line-height="100%" fo:keep-together="always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ubtitle" style:default-outline-level="" style:list-style-name="" style:class="chapter">
      <style:paragraph-properties fo:margin-top="0cm" fo:margin-bottom="0.106cm" fo:line-height="100%" fo:text-align="start" style:justify-single-word="false" fo:keep-together="always" fo:keep-with-next="always"/>
      <style:text-properties fo:font-size="26pt" fo:font-weight="bold" style:font-size-asian="26pt" style:font-weight-asian="bold" style:font-size-complex="2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cm" fo:margin-bottom="0.564cm" fo:line-height="100%" fo:text-align="start" style:justify-single-word="false" fo:keep-together="always" fo:keep-with-next="always"/>
      <style:text-properties fo:color="#666666" style:font-name="Arial" fo:font-size="15pt" fo:font-style="normal" style:font-name-asian="Arial2" style:font-size-asian="15pt" style:font-style-asian="normal" style:font-name-complex="Arial2" style:font-size-complex="15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6-20T17:16:31.41</dc:date>
    <dc:creator>Triin Salmu</dc:creator>
    <meta:generator>OpenOffice/4.1.10$Win32 OpenOffice.org_project/4110m2$Build-9807</meta:generator>
    <meta:editing-duration>PT1M</meta:editing-duration>
    <meta:editing-cycles>2</meta:editing-cycles>
    <meta:document-statistic meta:table-count="0" meta:image-count="0" meta:object-count="0" meta:page-count="1" meta:paragraph-count="8" meta:word-count="36" meta:character-count="281"/>
  </office:meta>
</office:document-meta>
</file>